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5E90000029F06C2049C.png" manifest:media-type="image/png"/>
  <manifest:file-entry manifest:full-path="Pictures/10000001000002ED00000215B7747351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4pt" fo:font-weight="bold" officeooo:rsid="000ef4f9" officeooo:paragraph-rsid="000ef4f9" style:font-size-asian="14pt" style:font-weight-asian="bold" style:font-size-complex="14pt" style:font-weight-complex="bold"/>
    </style:style>
    <style:style style:name="P2" style:family="paragraph" style:parent-style-name="Standard">
      <style:text-properties officeooo:rsid="000ef4f9" officeooo:paragraph-rsid="000ef4f9"/>
    </style:style>
    <style:style style:name="P3" style:family="paragraph" style:parent-style-name="Standard">
      <style:text-properties officeooo:rsid="000e0b2a" officeooo:paragraph-rsid="000e0b2a"/>
    </style:style>
    <style:style style:name="P4" style:family="paragraph" style:parent-style-name="Standard">
      <style:text-properties officeooo:rsid="000ef4f9" officeooo:paragraph-rsid="000e0b2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>PŘÍLOHA K ZÁMĚRU Č. 4_2026</text:p>
      <text:p text:style-name="P2"/>
      <text:p text:style-name="P3"><draw:frame draw:style-name="fr1" draw:name="Obrázek1" text:anchor-type="char" svg:x="-0.235cm" svg:y="1.976cm" svg:width="17cm" svg:height="7.539cm" draw:z-index="0"><draw:image xlink:href="Pictures/10000001000005E90000029F06C2049C.png" xlink:type="simple" xlink:show="embed" xlink:actuate="onLoad" draw:mime-type="image/png"/></draw:frame>Sklad na p.č. 223/6 v k.ú. Ostrá, u č.p. 168</text:p>
      <text:p text:style-name="P3"/>
      <text:p text:style-name="P3"/>
      <text:p text:style-name="P3"/>
      <text:p text:style-name="P3"/>
      <text:p text:style-name="P4"><draw:frame draw:style-name="fr1" draw:name="Obrázek2" text:anchor-type="char" svg:x="-0.446cm" svg:y="2.868cm" svg:width="17cm" svg:height="12.097cm" draw:z-index="1"><draw:image xlink:href="Pictures/10000001000002ED00000215B774735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9T16:52:18.046684600</meta:creation-date>
    <dc:date>2026-08-19T16:55:08.838829100</dc:date>
    <meta:editing-duration>PT2M50S</meta:editing-duration>
    <meta:editing-cycles>2</meta:editing-cycles>
    <meta:generator>LibreOffice/26.2.5.2$Windows_X86_64 LibreOffice_project/cd7284b4cbbfeb507e630c1aac019f4157393acb</meta:generator>
    <meta:document-statistic meta:table-count="0" meta:image-count="2" meta:object-count="0" meta:page-count="1" meta:paragraph-count="2" meta:word-count="15" meta:character-count="70" meta:non-whitespace-character-count="57"/>
  </office:meta>
</office:document-meta>
</file>